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vg:panose-1="2 2 4 0 0 0 0 0 0 0"/>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5">
      <text:list-level-style-number text:level="1"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style:style style:name="P1" style:parent-style-name="Normaallaad" style:master-page-name="MP0" style:family="paragraph">
      <style:paragraph-properties fo:break-before="page"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2" style:parent-style-name="Normaallaad" style:family="paragraph">
      <style:paragraph-properties fo:text-align="justify" fo:margin-bottom="0.0833in" fo:line-height="100%"/>
    </style:style>
    <style:style style:name="T3" style:parent-style-name="Lõiguvaikefont" style:family="text">
      <style:text-properties style:font-name="Arial" style:font-name-complex="Arial" fo:font-size="11pt" style:font-size-asian="11pt" style:font-size-complex="11pt"/>
    </style:style>
    <style:style style:name="T4" style:parent-style-name="Lõiguvaikefont" style:family="text">
      <style:text-properties style:font-name="Arial" style:font-name-complex="Arial" fo:font-style="italic" style:font-style-asian="italic" style:font-style-complex="italic" fo:font-size="11pt" style:font-size-asian="11pt" style:font-size-complex="11pt"/>
    </style:style>
    <style:style style:name="T5" style:parent-style-name="Lõiguvaikefont" style:family="text">
      <style:text-properties style:font-name="Arial" style:font-name-complex="Arial" fo:font-size="11pt" style:font-size-asian="11pt" style:font-size-complex="11pt"/>
    </style:style>
    <style:style style:name="P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7"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8"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9" style:parent-style-name="Normaallaad" style:family="paragraph">
      <style:paragraph-properties fo:text-align="justify" fo:margin-bottom="0.0833in" fo:line-height="100%"/>
    </style:style>
    <style:style style:name="T10" style:parent-style-name="Lõiguvaikefont" style:family="text">
      <style:text-properties style:font-name="Arial" style:font-name-complex="Arial" fo:font-size="11pt" style:font-size-asian="11pt" style:font-size-complex="11pt"/>
    </style:style>
    <style:style style:name="T11" style:parent-style-name="Lõiguvaikefont" style:family="text">
      <style:text-properties style:font-name="Arial" style:font-name-complex="Arial" fo:font-style="italic" style:font-style-asian="italic" style:font-style-complex="italic" fo:font-size="11pt" style:font-size-asian="11pt" style:font-size-complex="11pt"/>
    </style:style>
    <style:style style:name="T12" style:parent-style-name="Lõiguvaikefont" style:family="text">
      <style:text-properties style:font-name="Arial" style:font-name-complex="Arial" fo:font-size="11pt" style:font-size-asian="11pt" style:font-size-complex="11pt"/>
    </style:style>
    <style:style style:name="P13"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4" style:parent-style-name="Normaallaad" style:family="paragraph">
      <style:paragraph-properties fo:text-align="justify" fo:margin-bottom="0.0833in" fo:line-height="100%"/>
    </style:style>
    <style:style style:name="T15" style:parent-style-name="Lõiguvaikefont" style:family="text">
      <style:text-properties style:font-name="Arial" style:font-name-complex="Arial" fo:font-size="11pt" style:font-size-asian="11pt" style:font-size-complex="11pt"/>
    </style:style>
    <style:style style:name="T16" style:parent-style-name="Lõiguvaikefont" style:family="text">
      <style:text-properties style:font-name="Arial" style:font-name-complex="Arial" fo:font-style="italic" style:font-style-asian="italic" style:font-style-complex="italic" fo:font-size="11pt" style:font-size-asian="11pt" style:font-size-complex="11pt"/>
    </style:style>
    <style:style style:name="T17" style:parent-style-name="Lõiguvaikefont" style:family="text">
      <style:text-properties style:font-name="Arial" style:font-name-complex="Arial" fo:font-size="11pt" style:font-size-asian="11pt" style:font-size-complex="11pt"/>
    </style:style>
    <style:style style:name="T18" style:parent-style-name="Lõiguvaikefont" style:family="text">
      <style:text-properties style:font-name="Arial" style:font-name-complex="Arial" fo:font-style="italic" style:font-style-asian="italic" style:font-style-complex="italic" fo:font-size="11pt" style:font-size-asian="11pt" style:font-size-complex="11pt"/>
    </style:style>
    <style:style style:name="T19" style:parent-style-name="Lõiguvaikefont" style:family="text">
      <style:text-properties style:font-name="Arial" style:font-name-complex="Arial" fo:font-size="11pt" style:font-size-asian="11pt" style:font-size-complex="11pt"/>
    </style:style>
    <style:style style:name="P20"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21"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3"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24"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5"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7"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28"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9"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30"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31"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3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33"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34"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35"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36" style:parent-style-name="Normaallaad" style:family="paragraph">
      <style:paragraph-properties fo:text-align="justify" fo:margin-bottom="0.0833in" fo:line-height="100%"/>
    </style:style>
    <style:style style:name="T37"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38"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39"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40"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41"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4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43"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44"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45"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4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47"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48"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49"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50" style:parent-style-name="Normaallaad" style:family="paragraph">
      <style:paragraph-properties fo:text-align="justify" fo:margin-bottom="0.0833in" fo:line-height="100%"/>
    </style:style>
    <style:style style:name="T51"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5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53"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54" style:parent-style-name="Normaallaad" style:list-style-name="LFO1" style:family="paragraph">
      <style:paragraph-properties fo:text-align="justify" fo:margin-bottom="0.0833in" fo:line-height="100%"/>
      <style:text-properties style:font-name="Arial" style:font-name-complex="Arial" fo:font-size="11pt" style:font-size-asian="11pt" style:font-size-complex="11pt"/>
    </style:style>
    <style:style style:name="P55" style:parent-style-name="Normaallaad" style:list-style-name="LFO1" style:family="paragraph">
      <style:paragraph-properties fo:text-align="justify" fo:margin-bottom="0.0833in" fo:line-height="100%"/>
      <style:text-properties style:font-name="Arial" style:font-name-complex="Arial" fo:font-size="11pt" style:font-size-asian="11pt" style:font-size-complex="11pt"/>
    </style:style>
    <style:style style:name="P56" style:parent-style-name="Normaallaad" style:list-style-name="LFO1" style:family="paragraph">
      <style:paragraph-properties fo:text-align="justify" fo:margin-bottom="0.0833in" fo:line-height="100%"/>
      <style:text-properties style:font-name="Arial" style:font-name-complex="Arial" fo:font-size="11pt" style:font-size-asian="11pt" style:font-size-complex="11pt"/>
    </style:style>
    <style:style style:name="P57" style:parent-style-name="Normaallaad" style:list-style-name="LFO1" style:family="paragraph">
      <style:paragraph-properties fo:text-align="justify" fo:margin-bottom="0.0833in" fo:line-height="100%"/>
      <style:text-properties style:font-name="Arial" style:font-name-complex="Arial" fo:font-size="11pt" style:font-size-asian="11pt" style:font-size-complex="11pt"/>
    </style:style>
    <style:style style:name="P58" style:parent-style-name="Normaallaad" style:list-style-name="LFO1" style:family="paragraph">
      <style:paragraph-properties fo:text-align="justify" fo:margin-bottom="0.0833in" fo:line-height="100%"/>
      <style:text-properties style:font-name="Arial" style:font-name-complex="Arial" fo:font-size="11pt" style:font-size-asian="11pt" style:font-size-complex="11pt"/>
    </style:style>
    <style:style style:name="P59" style:parent-style-name="Normaallaad" style:list-style-name="LFO1" style:family="paragraph">
      <style:paragraph-properties fo:text-align="justify" fo:margin-bottom="0.0833in" fo:line-height="100%"/>
      <style:text-properties style:font-name="Arial" style:font-name-complex="Arial" fo:font-size="11pt" style:font-size-asian="11pt" style:font-size-complex="11pt"/>
    </style:style>
    <style:style style:name="P60"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61"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62"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63"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64"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65"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66"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67"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68"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69"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70" style:parent-style-name="Normaallaad" style:family="paragraph">
      <style:paragraph-properties fo:text-align="justify" fo:margin-bottom="0.0833in" fo:line-height="100%"/>
    </style:style>
    <style:style style:name="T71"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72" style:parent-style-name="Lõiguvaikefont" style:family="text">
      <style:text-properties style:font-name="Arial" style:font-name-complex="Arial" fo:font-size="11pt" style:font-size-asian="11pt" style:font-size-complex="11pt"/>
    </style:style>
    <style:style style:name="P73"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74"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75"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7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77"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78"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79"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80"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81"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82" style:parent-style-name="Normaallaad" style:family="paragraph">
      <style:paragraph-properties fo:text-align="justify" fo:margin-bottom="0.0833in" fo:line-height="100%"/>
    </style:style>
    <style:style style:name="T83"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84" style:parent-style-name="Lõiguvaikefont" style:family="text">
      <style:text-properties style:font-name="Arial" style:font-name-complex="Arial" fo:font-size="11pt" style:font-size-asian="11pt" style:font-size-complex="11pt"/>
    </style:style>
    <style:style style:name="P85"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8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87"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88"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89"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90"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91"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92" style:parent-style-name="Normaallaad" style:family="paragraph">
      <style:paragraph-properties fo:text-align="justify" fo:margin-bottom="0.0833in" fo:line-height="100%"/>
    </style:style>
    <style:style style:name="T93"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94"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95" style:parent-style-name="Normaallaad" style:family="paragraph">
      <style:paragraph-properties fo:text-align="justify" fo:margin-bottom="0.0833in" fo:line-height="100%"/>
    </style:style>
    <style:style style:name="T96" style:parent-style-name="Lõiguvaikefont" style:family="text">
      <style:text-properties style:font-name="Arial" style:font-name-complex="Arial" fo:font-size="11pt" style:font-size-asian="11pt" style:font-size-complex="11pt"/>
    </style:style>
    <style:style style:name="T97"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98" style:parent-style-name="Lõiguvaikefont" style:family="text">
      <style:text-properties style:font-name="Arial" style:font-name-complex="Arial" fo:font-size="11pt" style:font-size-asian="11pt" style:font-size-complex="11pt"/>
    </style:style>
    <style:style style:name="T99" style:parent-style-name="Lõiguvaikefont" style:family="text">
      <style:text-properties style:font-name="Arial" style:font-name-complex="Arial" fo:font-size="11pt" style:font-size-asian="11pt" style:font-size-complex="11pt"/>
    </style:style>
    <style:style style:name="T100" style:parent-style-name="Lõiguvaikefont" style:family="text">
      <style:text-properties style:font-name="Arial" style:font-name-complex="Arial" fo:font-size="11pt" style:font-size-asian="11pt" style:font-size-complex="11pt"/>
    </style:style>
    <style:style style:name="P101"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02"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fo:language="en" fo:country="US"/>
    </style:style>
    <style:style style:name="P103" style:parent-style-name="Normaallaad" style:family="paragraph">
      <style:paragraph-properties fo:text-align="justify" fo:margin-bottom="0.0833in" fo:line-height="100%"/>
    </style:style>
    <style:style style:name="T104"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105"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0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07"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08" style:parent-style-name="Normaallaad" style:family="paragraph">
      <style:paragraph-properties fo:text-align="justify" fo:margin-bottom="0.0833in" fo:line-height="100%"/>
    </style:style>
    <style:style style:name="T109"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110"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11"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11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13" style:parent-style-name="Normaallaad" style:family="paragraph">
      <style:paragraph-properties fo:text-align="justify" fo:margin-bottom="0.0833in" fo:line-height="100%"/>
    </style:style>
    <style:style style:name="T114" style:parent-style-name="Lõiguvaikefont" style:family="text">
      <style:text-properties style:font-name="Arial" style:font-name-complex="Arial" fo:font-size="11pt" style:font-size-asian="11pt" style:font-size-complex="11pt"/>
    </style:style>
    <style:style style:name="T115" style:parent-style-name="Lõiguvaikefont" style:family="text">
      <style:text-properties style:font-name="Arial" style:font-name-complex="Arial" fo:font-style="italic" style:font-style-asian="italic" style:font-style-complex="italic" fo:font-size="11pt" style:font-size-asian="11pt" style:font-size-complex="11pt"/>
    </style:style>
    <style:style style:name="T116" style:parent-style-name="Lõiguvaikefont" style:family="text">
      <style:text-properties style:font-name="Arial" style:font-name-complex="Arial" fo:font-size="11pt" style:font-size-asian="11pt" style:font-size-complex="11pt"/>
    </style:style>
    <style:style style:name="T117" style:parent-style-name="Lõiguvaikefont" style:family="text">
      <style:text-properties style:font-name="Arial" style:font-name-complex="Arial" fo:font-size="11pt" style:font-size-asian="11pt" style:font-size-complex="11pt"/>
    </style:style>
    <style:style style:name="T118" style:parent-style-name="Lõiguvaikefont" style:family="text">
      <style:text-properties style:font-name="Arial" style:font-name-complex="Arial" fo:font-size="11pt" style:font-size-asian="11pt" style:font-size-complex="11pt"/>
    </style:style>
    <style:style style:name="T119" style:parent-style-name="Lõiguvaikefont" style:family="text">
      <style:text-properties style:font-name="Arial" style:font-name-complex="Arial" fo:font-size="11pt" style:font-size-asian="11pt" style:font-size-complex="11pt"/>
    </style:style>
    <style:style style:name="T120" style:parent-style-name="Lõiguvaikefont" style:family="text">
      <style:text-properties style:font-name="Arial" style:font-name-complex="Arial" fo:font-size="11pt" style:font-size-asian="11pt" style:font-size-complex="11pt"/>
    </style:style>
    <style:style style:name="P121"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12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23"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24"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25"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126" style:parent-style-name="Normaallaad" style:family="paragraph">
      <style:paragraph-properties fo:text-align="justify" fo:margin-bottom="0.0833in" fo:line-height="100%"/>
    </style:style>
    <style:style style:name="T127" style:parent-style-name="Lõiguvaikefont" style:family="text">
      <style:text-properties style:font-name="Arial" style:font-name-complex="Arial" fo:font-size="11pt" style:font-size-asian="11pt" style:font-size-complex="11pt"/>
    </style:style>
    <style:style style:name="P128"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129"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30" style:parent-style-name="Normaallaad" style:family="paragraph">
      <style:paragraph-properties fo:text-align="justify" fo:margin-bottom="0.0833in" fo:line-height="100%"/>
    </style:style>
    <style:style style:name="T131" style:parent-style-name="Lõiguvaikefont" style:family="text">
      <style:text-properties style:font-name="Arial" style:font-name-complex="Arial" fo:font-size="11pt" style:font-size-asian="11pt" style:font-size-complex="11pt"/>
    </style:style>
    <style:style style:name="T132"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133" style:parent-style-name="Lõiguvaikefont" style:family="text">
      <style:text-properties style:font-name="Arial" style:font-name-complex="Arial" fo:font-size="11pt" style:font-size-asian="11pt" style:font-size-complex="11pt"/>
    </style:style>
    <style:style style:name="P134" style:parent-style-name="Normaallaad" style:family="paragraph">
      <style:paragraph-properties fo:text-align="justify" fo:margin-bottom="0.0833in" fo:line-height="100%"/>
    </style:style>
    <style:style style:name="T135" style:parent-style-name="Lõiguvaikefont" style:family="text">
      <style:text-properties style:font-name="Arial" style:font-name-complex="Arial" fo:font-size="11pt" style:font-size-asian="11pt" style:font-size-complex="11pt"/>
    </style:style>
    <style:style style:name="T136"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137" style:parent-style-name="Lõiguvaikefont" style:family="text">
      <style:text-properties style:font-name="Arial" style:font-name-complex="Arial" fo:font-size="11pt" style:font-size-asian="11pt" style:font-size-complex="11pt"/>
    </style:style>
    <style:style style:name="P138" style:parent-style-name="Normaallaad" style:family="paragraph">
      <style:paragraph-properties fo:text-align="justify" fo:margin-bottom="0.0833in" fo:line-height="100%"/>
    </style:style>
    <style:style style:name="T139" style:parent-style-name="Lõiguvaikefont" style:family="text">
      <style:text-properties style:font-name="Arial" style:font-name-complex="Arial" fo:font-size="11pt" style:font-size-asian="11pt" style:font-size-complex="11pt"/>
    </style:style>
    <style:style style:name="T140"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141" style:parent-style-name="Lõiguvaikefont" style:family="text">
      <style:text-properties style:font-name="Arial" style:font-name-complex="Arial" fo:font-size="11pt" style:font-size-asian="11pt" style:font-size-complex="11pt"/>
    </style:style>
    <style:style style:name="P142" style:parent-style-name="Normaallaad" style:family="paragraph">
      <style:paragraph-properties fo:text-align="justify" fo:margin-bottom="0.0833in" fo:line-height="100%"/>
    </style:style>
    <style:style style:name="T143" style:parent-style-name="Lõiguvaikefont" style:family="text">
      <style:text-properties style:font-name="Arial" style:font-name-complex="Arial" fo:font-size="11pt" style:font-size-asian="11pt" style:font-size-complex="11pt"/>
    </style:style>
    <style:style style:name="T144"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145" style:parent-style-name="Lõiguvaikefont" style:family="text">
      <style:text-properties style:font-name="Arial" style:font-name-complex="Arial" fo:font-size="11pt" style:font-size-asian="11pt" style:font-size-complex="11pt"/>
    </style:style>
    <style:style style:name="P146" style:parent-style-name="Normaallaad" style:family="paragraph">
      <style:paragraph-properties fo:text-align="justify" fo:margin-bottom="0.0833in" fo:line-height="100%"/>
    </style:style>
    <style:style style:name="T147" style:parent-style-name="Lõiguvaikefont" style:family="text">
      <style:text-properties style:font-name="Arial" style:font-name-complex="Arial" fo:font-size="11pt" style:font-size-asian="11pt" style:font-size-complex="11pt"/>
    </style:style>
    <style:style style:name="T148"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149" style:parent-style-name="Lõiguvaikefont" style:family="text">
      <style:text-properties style:font-name="Arial" style:font-name-complex="Arial" fo:font-size="11pt" style:font-size-asian="11pt" style:font-size-complex="11pt"/>
    </style:style>
    <style:style style:name="P150" style:parent-style-name="Normaallaad" style:family="paragraph">
      <style:paragraph-properties fo:text-align="justify" fo:margin-bottom="0.0833in" fo:line-height="100%"/>
    </style:style>
    <style:style style:name="T151" style:parent-style-name="Lõiguvaikefont" style:family="text">
      <style:text-properties style:font-name="Arial" style:font-name-complex="Arial" fo:font-size="11pt" style:font-size-asian="11pt" style:font-size-complex="11pt"/>
    </style:style>
    <style:style style:name="T152"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153" style:parent-style-name="Lõiguvaikefont" style:family="text">
      <style:text-properties style:font-name="Arial" style:font-name-complex="Arial" fo:font-size="11pt" style:font-size-asian="11pt" style:font-size-complex="11pt"/>
    </style:style>
    <style:style style:name="P154" style:parent-style-name="Normaallaad" style:family="paragraph">
      <style:paragraph-properties fo:text-align="justify" fo:margin-bottom="0.0833in" fo:line-height="100%"/>
    </style:style>
    <style:style style:name="T155" style:parent-style-name="Lõiguvaikefont" style:family="text">
      <style:text-properties style:font-name="Arial" style:font-name-complex="Arial" fo:font-size="11pt" style:font-size-asian="11pt" style:font-size-complex="11pt"/>
    </style:style>
    <style:style style:name="T156"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157" style:parent-style-name="Lõiguvaikefont" style:family="text">
      <style:text-properties style:font-name="Arial" style:font-name-complex="Arial" fo:font-size="11pt" style:font-size-asian="11pt" style:font-size-complex="11pt"/>
    </style:style>
    <style:style style:name="P158" style:parent-style-name="Normaallaad" style:family="paragraph">
      <style:paragraph-properties fo:text-align="justify" fo:margin-bottom="0.0833in" fo:line-height="100%"/>
    </style:style>
    <style:style style:name="T159" style:parent-style-name="Lõiguvaikefont" style:family="text">
      <style:text-properties style:font-name="Arial" style:font-name-complex="Arial" fo:font-size="11pt" style:font-size-asian="11pt" style:font-size-complex="11pt"/>
    </style:style>
    <style:style style:name="T160"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T161" style:parent-style-name="Lõiguvaikefont" style:family="text">
      <style:text-properties style:font-name="Arial" style:font-name-complex="Arial" fo:font-size="11pt" style:font-size-asian="11pt" style:font-size-complex="11pt"/>
    </style:style>
    <style:style style:name="P162"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163"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64"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65"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16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67"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68"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169"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70" style:parent-style-name="Normaallaad" style:list-style-name="LFO2" style:family="paragraph">
      <style:paragraph-properties fo:text-align="justify" fo:margin-bottom="0.0833in" fo:line-height="100%"/>
      <style:text-properties style:font-name="Arial" style:font-name-complex="Arial" fo:font-size="11pt" style:font-size-asian="11pt" style:font-size-complex="11pt"/>
    </style:style>
    <style:style style:name="P171" style:parent-style-name="Normaallaad" style:list-style-name="LFO2" style:family="paragraph">
      <style:paragraph-properties fo:text-align="justify" fo:margin-bottom="0.0833in" fo:line-height="100%"/>
      <style:text-properties style:font-name="Arial" style:font-name-complex="Arial" fo:font-size="11pt" style:font-size-asian="11pt" style:font-size-complex="11pt"/>
    </style:style>
    <style:style style:name="P17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73"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74"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175"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76" style:parent-style-name="Normaallaad" style:family="paragraph">
      <style:paragraph-properties fo:text-align="justify" fo:margin-bottom="0.0833in" fo:line-height="100%"/>
    </style:style>
    <style:style style:name="T177"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178"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79" style:parent-style-name="Normaallaad" style:family="paragraph">
      <style:paragraph-properties fo:text-align="justify" fo:margin-bottom="0.0833in" fo:line-height="100%"/>
      <style:text-properties style:font-name="Arial" style:font-name-complex="Arial" fo:font-weight="bold" style:font-weight-asian="bold" style:font-weight-complex="bold" fo:font-size="11pt" style:font-size-asian="11pt" style:font-size-complex="11pt"/>
    </style:style>
    <style:style style:name="P180"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81"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8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83"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84"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85"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8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87"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88"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89"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90"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91"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9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93" style:parent-style-name="Normaallaad" style:family="paragraph">
      <style:paragraph-properties fo:text-align="justify" fo:margin-bottom="0.0833in" fo:line-height="100%"/>
    </style:style>
    <style:style style:name="T194"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195"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9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97"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98"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199" style:parent-style-name="Normaallaad" style:family="paragraph">
      <style:paragraph-properties fo:text-align="justify" fo:margin-bottom="0.0833in" fo:line-height="100%"/>
    </style:style>
    <style:style style:name="T200"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201"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0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03" style:parent-style-name="Normaallaad" style:list-style-name="LFO3" style:family="paragraph">
      <style:paragraph-properties fo:text-align="justify" fo:margin-bottom="0.0833in" fo:line-height="100%"/>
      <style:text-properties style:font-name="Arial" style:font-name-complex="Arial" fo:font-size="11pt" style:font-size-asian="11pt" style:font-size-complex="11pt"/>
    </style:style>
    <style:style style:name="P204" style:parent-style-name="Normaallaad" style:list-style-name="LFO3" style:family="paragraph">
      <style:paragraph-properties fo:text-align="justify" fo:margin-bottom="0.0833in" fo:line-height="100%"/>
      <style:text-properties style:font-name="Arial" style:font-name-complex="Arial" fo:font-size="11pt" style:font-size-asian="11pt" style:font-size-complex="11pt"/>
    </style:style>
    <style:style style:name="P205" style:parent-style-name="Normaallaad" style:family="paragraph">
      <style:paragraph-properties fo:text-align="justify" fo:margin-bottom="0.0833in" fo:line-height="100%"/>
    </style:style>
    <style:style style:name="T206" style:parent-style-name="Lõiguvaikefont" style:family="text">
      <style:text-properties style:font-name="Arial" style:font-name-complex="Arial" fo:font-size="11pt" style:font-size-asian="11pt" style:font-size-complex="11pt"/>
    </style:style>
    <style:style style:name="T207" style:parent-style-name="Lõiguvaikefont" style:family="text">
      <style:text-properties style:font-name="Arial" style:font-name-complex="Arial" fo:font-style="italic" style:font-style-asian="italic" style:font-style-complex="italic" fo:font-size="11pt" style:font-size-asian="11pt" style:font-size-complex="11pt"/>
    </style:style>
    <style:style style:name="T208" style:parent-style-name="Lõiguvaikefont" style:family="text">
      <style:text-properties style:font-name="Arial" style:font-name-complex="Arial" fo:font-size="11pt" style:font-size-asian="11pt" style:font-size-complex="11pt"/>
    </style:style>
    <style:style style:name="T209" style:parent-style-name="Lõiguvaikefont" style:family="text">
      <style:text-properties style:font-name="Arial" style:font-name-complex="Arial" fo:font-style="italic" style:font-style-asian="italic" style:font-style-complex="italic" fo:font-size="11pt" style:font-size-asian="11pt" style:font-size-complex="11pt"/>
    </style:style>
    <style:style style:name="T210" style:parent-style-name="Lõiguvaikefont" style:family="text">
      <style:text-properties style:font-name="Arial" style:font-name-complex="Arial" fo:font-size="11pt" style:font-size-asian="11pt" style:font-size-complex="11pt"/>
    </style:style>
    <style:style style:name="T211" style:parent-style-name="Lõiguvaikefont" style:family="text">
      <style:text-properties style:font-name="Arial" style:font-name-complex="Arial" fo:font-style="italic" style:font-style-asian="italic" style:font-style-complex="italic" fo:font-size="11pt" style:font-size-asian="11pt" style:font-size-complex="11pt"/>
    </style:style>
    <style:style style:name="T212" style:parent-style-name="Lõiguvaikefont" style:family="text">
      <style:text-properties style:font-name="Arial" style:font-name-complex="Arial" fo:font-size="11pt" style:font-size-asian="11pt" style:font-size-complex="11pt"/>
    </style:style>
    <style:style style:name="T213" style:parent-style-name="Lõiguvaikefont" style:family="text">
      <style:text-properties style:font-name="Arial" style:font-name-complex="Arial" fo:font-size="11pt" style:font-size-asian="11pt" style:font-size-complex="11pt"/>
    </style:style>
    <style:style style:name="T214" style:parent-style-name="Lõiguvaikefont" style:family="text">
      <style:text-properties style:font-name="Arial" style:font-name-complex="Arial" fo:font-size="11pt" style:font-size-asian="11pt" style:font-size-complex="11pt"/>
    </style:style>
    <style:style style:name="P215"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1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17" style:parent-style-name="Normaallaad" style:family="paragraph">
      <style:paragraph-properties fo:text-align="justify" fo:margin-bottom="0.0833in" fo:line-height="100%"/>
    </style:style>
    <style:style style:name="T218"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219"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20" style:parent-style-name="Normaallaad" style:family="paragraph">
      <style:paragraph-properties fo:text-align="justify" fo:margin-bottom="0.0833in" fo:line-height="100%"/>
    </style:style>
    <style:style style:name="T221"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222"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23" style:parent-style-name="Normaallaad" style:family="paragraph">
      <style:paragraph-properties fo:text-align="justify" fo:margin-bottom="0.0833in" fo:line-height="100%"/>
    </style:style>
    <style:style style:name="T224" style:parent-style-name="Lõiguvaikefont" style:family="text">
      <style:text-properties style:font-name="Arial" style:font-name-complex="Arial" fo:font-weight="bold" style:font-weight-asian="bold" style:font-weight-complex="bold" fo:font-size="11pt" style:font-size-asian="11pt" style:font-size-complex="11pt"/>
    </style:style>
    <style:style style:name="P225" style:parent-style-name="Normaallaad" style:family="paragraph">
      <style:paragraph-properties fo:text-align="justify" fo:margin-bottom="0.0833in" fo:line-height="100%"/>
    </style:style>
    <style:style style:name="T226" style:parent-style-name="Lõiguvaikefont" style:family="text">
      <style:text-properties style:font-name="Arial" style:font-name-complex="Arial" fo:font-size="11pt" style:font-size-asian="11pt" style:font-size-complex="11pt"/>
    </style:style>
    <style:style style:name="T227" style:parent-style-name="Lõiguvaikefont" style:family="text">
      <style:text-properties style:font-name="Arial" style:font-name-complex="Arial" fo:font-size="11pt" style:font-size-asian="11pt" style:font-size-complex="11pt" fo:background-color="#FFFF00"/>
    </style:style>
    <style:style style:name="T228" style:parent-style-name="Lõiguvaikefont" style:family="text">
      <style:text-properties style:font-name="Arial" style:font-name-complex="Arial" fo:font-size="11pt" style:font-size-asian="11pt" style:font-size-complex="11pt" fo:background-color="#FFFF00"/>
    </style:style>
    <style:style style:name="T229" style:parent-style-name="Lõiguvaikefont" style:family="text">
      <style:text-properties style:font-name="Arial" style:font-name-complex="Arial" fo:font-size="11pt" style:font-size-asian="11pt" style:font-size-complex="11pt" fo:background-color="#FFFF00"/>
    </style:style>
    <style:style style:name="P230" style:parent-style-name="Normaallaad" style:family="paragraph">
      <style:paragraph-properties fo:text-align="justify" fo:margin-bottom="0.0833in" fo:line-height="100%"/>
    </style:style>
    <style:style style:name="T231" style:parent-style-name="Lõiguvaikefont" style:family="text">
      <style:text-properties style:font-name="Arial" style:font-name-complex="Arial" fo:font-size="11pt" style:font-size-asian="11pt" style:font-size-complex="11pt" fo:background-color="#FFFF00"/>
    </style:style>
    <style:style style:name="P232" style:parent-style-name="Normaallaad" style:family="paragraph">
      <style:paragraph-properties fo:text-align="justify" fo:margin-bottom="0.0833in" fo:line-height="100%"/>
    </style:style>
    <style:style style:name="T233" style:parent-style-name="Lõiguvaikefont" style:family="text">
      <style:text-properties style:font-name="Arial" style:font-name-complex="Arial" fo:font-size="11pt" style:font-size-asian="11pt" style:font-size-complex="11pt" fo:background-color="#FFFF00"/>
    </style:style>
    <style:style style:name="P234"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35"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36" style:parent-style-name="Normaallaad" style:family="paragraph">
      <style:paragraph-properties fo:text-align="justify" fo:margin-bottom="0.0833in" fo:line-height="100%"/>
      <style:text-properties style:font-name="Arial" style:font-name-complex="Arial" fo:font-size="11pt" style:font-size-asian="11pt" style:font-size-complex="11pt"/>
    </style:style>
    <style:style style:name="P237" style:parent-style-name="Normaallaad" style:family="paragraph">
      <style:paragraph-properties fo:text-align="justify" fo:margin-bottom="0.0833in" fo:line-height="100%"/>
      <style:text-properties style:font-name="Arial" style:font-name-complex="Arial" fo:font-size="11pt" style:font-size-asian="11pt" style:font-size-complex="11pt"/>
    </style:style>
  </office:automatic-styles>
  <office:body>
    <office:text text:use-soft-page-breaks="true">
      <text:p text:style-name="P1">I DISTSIPLINAAR- JA JÄRELEVALVERAAMISTIKU ALLA KUULUV KÄITUMINE</text:p>
      <text:p text:style-name="P2"><text:span text:style-name="T3">Eesti Siseaudiitorite Ühing (edaspidi:<text:s/></text:span><text:span text:style-name="T4">ESAÜ</text:span><text:span text:style-name="T5">) ei võta oma ülesandeks tegutseda siseaudiitorite kõigi tegevuste distsiplinaar- ja järelevalveorganina. Juhtumite menetlemises, mida on otstarbekam lahendada tööandja organisatsiooni siseselt – otsese juhi, personaliosakonna, õigusosakonna, tippjuhtkonna või juhtorgani tasandil, ESAÜ ei osale.</text:span></text:p>
      <text:p text:style-name="P6">ESAÜ menetleb juhtumeid, mis puudutavad liikmete eetilist käitumist, professionaalsust, pädevust ja kaalutletud otsustusõigust siseaudiitori kutsetegevuses. Sellistel juhtudel on ESAÜ-l põhjendatud huvi asjaolusid uurida ning vajaduse korral rakendada asjakohaseid meetmeid. Distsiplinaar- ja järelevalvetegevuse eesmärk on kaitsta IIA standardite ja sertifikaatide (nt IAP, CIA, CRMA) usaldusväärsust ning avalikes huvides tagada, et siseaudiitorite ebapädev, ebaeetiline, sobimatu, ebaprofessionaalne või ebaseaduslik käitumine ei jääks käsitlemata ega kahjustaks siseauditi kutseala mainet ja usaldusväärsust.</text:p>
      <text:p text:style-name="P7">Isikud, kes leiavad, et ESAÜ liige on toime pannud ebaeetilise teo, ametialase väärkäitumise või muu rikkumise, peaksid hoolikalt kaaluma, milline menetluskanal on asja lahendamiseks kõige sobivam. Rikkumisi, mida ESAÜ võib menetleda, kuuluvad järgmistesse kategooriatesse.</text:p>
      <text:p text:style-name="P8">A. Rahvusvahelise siseauditi kutsetegevuse raamistiku (IPPF) rikkumised</text:p>
      <text:p text:style-name="P9"><text:span text:style-name="T10">Siia kuuluvad rikkumised, mis on seotud<text:s/></text:span><text:span text:style-name="T11">International Professional Practice Framework</text:span><text:span text:style-name="T12">®-iga (IPPF), sealhulgas Global Internal Audit Standards®-iga (standardid). IPPF on terviklik raamistik, mis sisaldab siseauditi praktika standardeid ja juhiseid ning määratleb muu hulgas eetika ja professionaalsuse põhimõtted, mida siseaudiitorid peavad järgima.</text:span></text:p>
      <text:p text:style-name="P13">Standarditele vastamiseks peavad siseaudiitorid oma ülesannete täitmisel lähtuma aususe, objektiivsuse, pädevuse, kutsealase hoolsuse ja konfidentsiaalsuse põhimõtetest. See tähendab, et siseaudiitorid peavad oma tegevuses ja otsustes järgima kõrgeid aususe ja õigluse põhimõtteid ning pidama lugu oma ja teiste kutseala standarditest.</text:p>
      <text:p text:style-name="P14"><text:span text:style-name="T15">Kuigi IPPF ja standardid on Rahvusvaheline Siseaudiitorite Instituudi (</text:span><text:span text:style-name="T16">The Institute of Internal Auditors</text:span><text:span text:style-name="T17"><text:s/>-<text:s/></text:span><text:span text:style-name="T18">IIA</text:span><text:span text:style-name="T19">) intellektuaalne omand, on liikmete võimalike rikkumiste menetlemiseks kõige sobivamas positsioonis ESAÜ. Menetletud rikkumised edastatakse IIAle. Kui standardite tõlgendamisel tekib ebakindlus või ebaselgus, kaasab ESAÜ otsuse tegemisse IIA asjakohased töötajad ja vabatahtlikud komiteed.</text:span></text:p>
      <text:p text:style-name="P20">B. IIA sertifikaatide ja tunnistustega seotud rikkumised</text:p>
      <text:p text:style-name="P21">IIA-l ning selle föderatsiooni kuuluvatel riiklikel instituutidel on kohustus tagada IIA sertifikaatide ja hindamispõhiste tunnistuste väärtuse ning usaldusväärsuse säilimine. Seetõttu rakendab IIA distsiplinaar- ja järelevalvemeetmeid föderatsiooni liikmete ja kvalifikatsioonide omanike suhtes seoses sertifikaatide ja tunnistustega.</text:p>
      <text:p text:style-name="P22">Kuna see teema ei kuulu ESAÜ distsiplinaar- ja järelevalve pädevusse, suunatakse kõik IIA sertifikaatide ja tunnistustega seotud väited läbivaatamiseks ning võimaliku menetluse algatamiseks IIA distsiplinaar- ja järelevalvekomiteele.</text:p>
      <text:p text:style-name="P23">C. Intellektuaalomandi õiguste rikkumised</text:p>
      <text:p text:style-name="P24">Isikud ei tohi kasutada ESAÜ intellektuaalomandit ilma organisatsiooni eelneva selgesõnalise loata. Samuti peavad isikud, kes soovivad ESAÜ intellektuaalomandit ärilistel eesmärkidel kasutada, eelnevalt pöörduma organisatsiooni poole, et selgitada, kas selleks on vajalik hankida luba.<text:s/></text:p>
      <text:p text:style-name="P25">Samuti ei tohi kasutada IIA intellektuaalomandit ilma organisatsiooni eelneva selgesõnalise loata. Isikud, kes soovivad IIA intellektuaalomandit ärilistel eesmärkidel kasutada, peavad eelnevalt pöörduma organisatsiooni poole, et selgitada, kas selleks on vajalik luba. Näited IIA intellektuaalomandist on muu hulgas eksamiküsimused, standardid, valdkondlikud nõuded (Topical Requirements), logod ja kujutised, publikatsioonid, koolituskursused ning nendega seotud visuaalsed materjalid.</text:p>
      <text:p text:style-name="P26">Kuna IIA intellektuaalomandiga seotud küsimused ei kuulu ESAÜ distsiplinaar- ja järelevalve pädevusse, suunatakse kõik sellega seotud väited läbivaatamiseks ja võimaliku menetluse algatamiseks IIA distsiplinaar- ja järelevalvekomiteele.</text:p>
      <text:p text:style-name="P27"><text:s/>D. Distsiplinaar- ja järelevalve aruanded IIA-lt ja teistelt riiklikelt instituutidelt</text:p>
      <text:p text:style-name="P28">Koostöökokkuleppe alusel edastab ESAÜ kõik oma liikmete suhtes tehtud distsiplinaar- ja järelevalveotsused viivitamata IIA-le ning IIA teeb sama. Samuti jagab ESAÜ teavet oma distsiplinaar- ja järelevalvemenetluste ning otsuste kohta teiste riiklike instituutidega juhtudel, kui selleks on asjakohane seos.</text:p>
      <text:p text:style-name="P29">IIA või teiste riiklike instituutide esitatud teated võivad olla aluseks menetluse algatamisele ning arutelu läbiviimisele ESAÜ eetikakomisjonis.</text:p>
      <text:p text:style-name="P30"><text:s/>E. Väärkäitumine ESAÜ juhatuse liikmete poolt</text:p>
      <text:p text:style-name="P31">Kõik ESAÜ juhatuse liikmed peavad järgima organisatsiooni eetikanõudeid ning allkirjastama ametisse nimetamisel huvide konflikti vältimise põhimõtte dokumendi.</text:p>
      <text:p text:style-name="P32">Küsimused, mis puudutavad juhatuse liikmete distsiplinaar- ja järelevalvemenetlust nende ametiaja jooksul, kuuluvad juhatuse ainupädevusse. Juhatus võib siiski oma äranägemisel suunata asja arutamiseks eetikakomisjonile, kes viib läbi menetluse ning esitab juhatusele soovituse. Samuti võib juhatus otsustada sellised küsimused lahendada oma kinnisel istungil.</text:p>
      <text:p text:style-name="P33">F. Väärkäitumine vabatahtlike komiteede liikmete poolt</text:p>
      <text:p text:style-name="P34">ESAÜ komisjonides tegutsevad vabatahtlikud täidavad organisatsiooni tegevuses väga olulist rolli. Nad panustavad oma teadmiste ja kogemustega ning aitavad tagada, et organisatsiooni tegevused, seisukohad ja poliitikad oleksid liikmete poolt läbi arutatud ja toetatud.</text:p>
      <text:p text:style-name="P35">Komisjonide tulemusliku töö ning turvalise ja lugupidava töökeskkonna tagamiseks peavad komisjoniliikmed oma tegevuses järgima kõiki ESAÜ kehtivaid põhimõtteid ja reegleid ning allkirjastama eetikanormide järgimise kinnituse.</text:p>
      <text:p text:style-name="P36"><text:span text:style-name="T37"><text:s/>G. Väärkäitumine ESAÜ</text:span><text:span text:style-name="T38">,IIA ja<text:s/></text:span><text:span text:style-name="T39">ECIIA konverentsidel, üritustel, veebiseminaridel ja koosolekutel</text:span></text:p>
      <text:p text:style-name="P40">Olenemata sellest, kas osalemine toimub füüsiliselt või virtuaalselt, on konverentsid, üritused, veebiseminarid ja koosolekud oluline osa ESAÜ pühendumusest jätkuvale kutsealasele haridusele, võrgustiku loomisele ning standardite, ametlike<text:s/>juhiste, teabe ja parimate praktikate jagamisele. Kõigilt nendes tegevustes osalejatelt oodatakse, et nad järgiksid ESAÜ ja/või ECIIA kehtestatud käitumisreegleid.</text:p>
      <text:p text:style-name="P41"><text:s/>H. Süüteod</text:p>
      <text:p text:style-name="P42">Süütegude (väärteod/kuriteod) eest süüdi mõistetud IIA liikmete liikmelisuse võib lõpetada ning IIA otsusel ja menetluse tulemusena võib nende sertifikaate tühistada. Näideteks süütegudest, mis võivad õigustada distsiplinaar ja järelevalve uurimise algatamist, on: pettus, rahalise ärakasutamise juhtumid, korruptsioonialased ja majandusalased <text:s/>süüteod.</text:p>
      <text:p text:style-name="P43">Oluline on rõhutada, et ESAÜ<text:s/>üldjuhul<text:s/>ei rakenda distsiplinaarmeetmeid liikmelisuse ega sertifikaatide<text:s/>lõpetamise<text:s/>osas kuritegude puhul, mis ei ole seotud siseauditiga. Kuigi organisatsioon peab<text:s/>kõiki<text:s/><text:s/>süütegusid taunimisväärseks ning karistuse vääriliseks, võib nende küsimuste menetlemine ESAÜs olla keeruline, poliitiliselt tundlik ja <text:s/>vastuoluline, eriti käimasoleva uurimise ajal.</text:p>
      <text:p text:style-name="P44">Arvestades seda, leiab ESAÜ, et oleks peaaegu võimatu saavutada liikmete seas üldist konsensust, millised siseauditiga mitteseotud kuriteod vääriksid distsiplinaarmeetmeid ja millised mitte. Seetõttu jätab ESAÜ sellised küsimused õiguskaitseorganite<text:s/>ja avaliku arvamuse otsustada, kui need ei mõjuta otseselt siseauditi praktikat.</text:p>
      <text:p text:style-name="P45">II TEAVITUSKANAL</text:p>
      <text:p text:style-name="P46">Kõik ESAÜ distsiplinaar- ja järelevalveraamistiku alusel esitatavad kaebused või teated esitatakse ühe kindla e-posti<text:s/>aadressi<text:s/>(eetika@siseaudit.ee)<text:s/>kaudu. ESAÜ kohustub hoidma oma veebilehel eraldi jaotist, kus selgitatakse raamistikku, esitatakse teavitamiseks kasutatav e-posti aadress ning avaldatakse korduma kippuvad küsimused.</text:p>
      <text:p text:style-name="P47">Lisaks hoiab ESAÜ pidevalt oma liikmeid ja teisi sidusrühmi kursis raamistiku ja teavitamismehhanismi olemasolust erinevate publikatsioonide ja teavituskanalite kaudu.</text:p>
      <text:p text:style-name="P48">Igal isikul, kes esitab kaebuse või teate, on õigus konfidentsiaalsusele, sealhulgas võimalus jääda anonüümseks.</text:p>
      <text:p text:style-name="P49">III JURISDIKTSIOON JA ARUANDLUSE VAHETUS ESAÜ JA IIA VAHEL</text:p>
      <text:p text:style-name="P50"><text:span text:style-name="T51">A. Jurisdiktsioon</text:span></text:p>
      <text:p text:style-name="P52">IIA<text:s/>põhimõtte kohaselt on üldjuhul rikkumiskahtlustuste menetlemine kõige otstarbekam kohalikul<text:s/>instituudi<text:s/>tasandil.<text:s/>Kohalike<text:s/>instituutide distsiplinaar- ja eetikakomiteedel on paremad võimalused korraldada ärakuulamisi, võtta ühendust tunnistajatega ja koguda tõendeid ning neil on parem arusaamine kohalikest seadustest ja regulatsioonidest, äriühingu juhtimise nõuetest ning äri- ja kultuurinormidest. Seetõttu menetleb liikme vastu esitatud rikkumiskahtlustusi see üksus, mille kaudu isik on IIA liikmeks saanud.</text:p>
      <text:p text:style-name="P53">IIA jätab endale ainupädevuse järgmiste liikme vastu esitatud kaebuste menetlemisel:</text:p>
      <text:list text:style-name="LFO1" text:continue-numbering="true">
        <text:list-item>
          <text:p text:style-name="P54">rikkumised, mis on seotud IIA sertifikaatide ja hindamispõhiste tunnistustega;</text:p>
        </text:list-item>
        <text:list-item>
          <text:p text:style-name="P55">IIA intellektuaalomandiga seotud rikkumised;</text:p>
        </text:list-item>
        <text:list-item>
          <text:p text:style-name="P56">IIA juhatuse liikmete tegevus;</text:p>
        </text:list-item>
        <text:list-item>
          <text:p text:style-name="P57">IIA liikmete (katusorganisatsiooni) tegevus, kui nad osalevad IIA komiteedes, nõuandvas kogus, töörühmas või töögrupis; <text:s/></text:p>
        </text:list-item>
        <text:list-item>
          <text:p text:style-name="P58">IIA Põhja-Ameerika ühingute juhtivat rolli kandvate liikmete tegevus;</text:p>
        </text:list-item>
        <text:list-item>
          <text:p text:style-name="P59">IIA liikmete (katusorganisatsiooni) tegevus IIA konverentsil või üritusel.<text:s/></text:p>
        </text:list-item>
      </text:list>
      <text:p text:style-name="P60">B. Aruandlus</text:p>
      <text:p text:style-name="P61">ESAÜ esitab konfidentsiaalselt IIA-le (ning vajaduse korral ka teistele asjakohastele riiklikele instituutidele) oma menetluse tulemused ning kõik selles määratud karistused või muud otsused 20 tööpäeva jooksul pärast otsuse tegemist. Seejuures arvestatakse, kas edasikaebamise tähtaeg on möödunud ja vajaduse korral ka seda, kas esitatud kaebus on juba läbi vaadatud.</text:p>
      <text:p text:style-name="P62">IV<text:s/>SÜÜDISTAVA<text:s/>ÕIGUSED</text:p>
      <text:p text:style-name="P63">Kuigi<text:s/>süüdistuste<text:s/>menetlemine<text:s/>ESAÜ<text:s/>distsiplinaar- ja järelevalveraamistiku kaudu ei ole samaväärne kohtumenetlusega,<text:s/>hoolitseb ESAÜ<text:s/>sellele<text:s/>eest, et tagada õiglane ja läbipaistev menetlus isikutele, keda süüdistatakse ebaeetilises käitumises, ametialases väärkäitumises ja/või muus õigusrikkumises. Seetõttu tagab<text:s/>ESAÜ<text:s/>oma liikmetele<text:s/>eetikakomisjoni<text:s/>ees toimuva ärakuulamise raames järgmised õigused:</text:p>
      <text:p text:style-name="P64">A. Süütuse presumptsioon</text:p>
      <text:p text:style-name="P65">Liikmetele kohaldatakse nende vastu esitatud väidete suhtes süütuse<text:s/>presumptsiooni<text:s/>kuni ajani, mil eetikakomisjon on asja läbi vaadanud ja<text:s/>süüdimõistva<text:s/>otsuse teinud.</text:p>
      <text:p text:style-name="P66">B. Õigus tutvuda kaebustega</text:p>
      <text:p text:style-name="P67">Kui ESAÜ otsustab alustada liikme vastu esitatud väidete uurimist, on liikmel õigus saada kaebuse koopia ning kõik seda toetavad tõendid 10 tööpäeva jooksul pärast seda, kui eetikakomisjon on otsustanud menetlusega alustada.<text:line-break/>Kaebuse esitaja anonüümsuse või konfidentsiaalsuse kaitsmiseks või muu isikuandmete, konfidentsiaalse või omandiõigusliku teabe kaitsmiseks võib vajaduse korral teatud kaebuse osasid redigeerida või varjata.</text:p>
      <text:p text:style-name="P68">C. Õigus taotleda ärakuulamist</text:p>
      <text:p text:style-name="P69">Eetikakomisjon võib oma äranägemisel otsustada<text:s/>liikme vastu esitatud väidete arutamiseks<text:s/>ärakuulamise<text:s/>korraldamise. Samuti on liikmetel õigus taotleda ärakuulamist ning eetikakomisjoni hääletust nende vastu esitatud väidete üle.</text:p>
      <text:p text:style-name="P70"><text:span text:style-name="T71">D. Õigus õiglasele teatamisele ja ärakuulamise edasilükkamise taotlemisele</text:span><text:line-break/><text:span text:style-name="T72">Kui eetikakomisjon otsustab korraldada ärakuulamise, teavitatakse liiget koosoleku kuupäevast ja kellaajast liikme registris oleva e-posti aadressi kaudu vähemalt 20 tööpäeva enne ärakuulamist.</text:span></text:p>
      <text:p text:style-name="P73">ESAÜ liige võib<text:s/>taotleda ärakuulamise kuupäeva muutmist kuni kaks korda, kuid kuupäeva muutmine toimub<text:s/>eetikakomisjoni<text:s/>äranägemisel; komitee kehtestab asjakohased menetlused edasilükkamise taotluste esitamiseks.</text:p>
      <text:p text:style-name="P74">Kui liiget on püütud kolm korda teavitada<text:s/>ESAÜ liikmete<text:s/>registris oleva e-posti aadressi kaudu ning see ei ole õnnestunud, ja seejärel üks kord registris oleva telefoninumbri kaudu (kui see on olemas), on eetikakomisjonil õigus jätkata ärakuulamist liikme puudumisel.</text:p>
      <text:p text:style-name="P75">E. Õigus vastata ja esitada tõendeid</text:p>
      <text:p text:style-name="P76">Liikmetel on õigus esitada kaebuses toodud väidetele vastus, et neid täielikult või osaliselt ümber lükata või esitada leevendavaid asjaolusid. Vastusele võib lisada liikme valitud dokumentaalseid tõendeid.</text:p>
      <text:p text:style-name="P77">Kui sellised dokumendid esitatakse tõenditena, võib distsipliini- ja järelevalvekomitee neid arvesse võtta, et hinnata väidete paikapidavust, leevendavate asjaolude olemasolu ja/või võimalike<text:s/>karistuste<text:s/>sobivust.</text:p>
      <text:p text:style-name="P78">F. Õigus kaasata õigusnõustaja</text:p>
      <text:p text:style-name="P79">Liikmetel on õigus kaasata õigusalane nõustaja või muu isik omal valikul, kes annab neile menetluse jooksul, sealhulgas ärakuulamise ajal, nõu ja juhiseid.</text:p>
      <text:p text:style-name="P80">Liige võib samuti kaasata tõlgi, kui ta ei tunne end piisavalt pädevana<text:s/>eesti keeles suhtlemiseks.</text:p>
      <text:p text:style-name="P81">ESAÜ<text:s/>ei<text:s/>hüvita<text:s/>õigusnõustaja või tõlketeenuste kulude katmist.</text:p>
      <text:p text:style-name="P82"><text:span text:style-name="T83">G. Õigus kutsuda tunnistajaid või valdkonna eksperte ning neid küsitleda</text:span><text:line-break/><text:span text:style-name="T84">Liikmetel on õigus taotleda, et ärakuulamisel annaksid ütlusi tunnistajad või valdkonna eksperdid või esitada nende kirjalikud ütlused.</text:span></text:p>
      <text:p text:style-name="P85">Kuna tegemist ei ole kohtumenetlusega, ei saa tunnistajaid osalema sundida ning liikmed peavad oma tunnistajate osalemise ise korraldama. Ärakuulamise ajal võivad liikmed ja/või nende õigusnõustajad esitada küsimusi nende kutsutud tunnistajatele ja ekspertidele.</text:p>
      <text:p text:style-name="P86">Liikme vastu süüdistusi esitanud isikud ja teised asjakohased osapooled võivad samuti soovitada tunnistajaid ja/või eksperte, kellega<text:s/>eetikakomisjon<text:s/>võib oma äranägemisel ühendust võtta ja paluda neil ärakuulamisel osaleda.</text:p>
      <text:p text:style-name="P87">Liikmetel on õigus küsitleda kõiki<text:s/>eetikakomisjoni<text:s/>kutsutud tunnistajaid või delegeerida see õigus oma õigusnõustajale.</text:p>
      <text:p text:style-name="P88">H. Õigus anda ütlusi</text:p>
      <text:p text:style-name="P89">Ärakuulamise<text:s/>raames on liikmetel õigus anda ütlusi enda kaitseks.</text:p>
      <text:p text:style-name="P90">I. Õigus esitada ava- ja lõppsõna</text:p>
      <text:p text:style-name="P91">Liikmetel, kes kaitsevad end ärakuulamisel, on õigus pöörduda eetikakomisjoni poole ärakuulamise alguses ja lõpus või delegeerida see õigus oma õigusnõustajale.</text:p>
      <text:p text:style-name="P92"><text:span text:style-name="T93">J. Õigus otsus vaidlustada</text:span></text:p>
      <text:p text:style-name="P94">Kui liige leiab, et eetikakomisjoni otsus on olnud vale või ebaõiglane ja/või on ilmnenud uusi liikme süütust kinnitavaid tõendeid, võib liige esitada otsuse peale kaebuse ESAÜ juhatusele.</text:p>
      <text:p text:style-name="P95"><text:span text:style-name="T96">Liikmel on kaebuse esitamiseks aega<text:s/></text:span><text:span text:style-name="T97">60 tööpäeva</text:span><text:span text:style-name="T98"><text:s/>alates päevast, mil<text:s/></text:span><text:span text:style-name="T99">eetikakomisjoni</text:span><text:span text:style-name="T100"><text:s/>otsus on tehtud ja liikmele edastatud.</text:span></text:p>
      <text:p text:style-name="P101">Apellatsiooni menetlemise otsustab juhatus oma äranägemisel ning juhatus kehtestab läbipaistvad ja järjepidevad reeglid apellatsioonide läbivaatamiseks või delegeerib selle ülesande.</text:p>
      <text:p text:style-name="P102">V MENETLUS</text:p>
      <text:p text:style-name="P103"><text:span text:style-name="T104">A. Esialgne läbivaatus ESAÜ esmase hindaja poolt</text:span></text:p>
      <text:p text:style-name="P105">Kui käesolevas raamistikus ei ole sõnaselgelt sätestatud teisiti, algab iga ESAÜ liikme vastu esitatud rikkumiskahtlustuse menetlemine kaebuse ja sellele lisatud tõendite läbivaatamisega eetikakomisjoni juures oleva hindaja poolt. Hindaja kinnitab iga kaebuse kättesaamist kaebuse esitajale ning viib läbi iga kaebuse esialgse läbivaatamise, et hinnata selle põhjendatust ja tõendite piisavust. Kui kaebuse põhjendatuse hindamiseks on vaja lisateavet, võib hindaja võtta ühendust kaebuse esitaja ja/või teiste osapooltega ning paluda täiendavat teavet.</text:p>
      <text:p text:style-name="P106">Kui kaebuse esitaja ei esita menetluse alustamiseks piisavat teavet ning ei vasta 20 tööpäeva jooksul täiendava teabe esitamise taotlusele, jätab hindaja nõude läbi vaatamata, säilitades kaebuse esitaja õiguse see hiljem uuesti esitada.</text:p>
      <text:p text:style-name="P107">Hindaja esitab eetikakomisjonile aruande kõigi saabunud rikkumiskahtlustuste kohta vähemalt kord kvartalis, kui neid on laekunud. Aruandes esitab hindaja kaebuste ja nendega kaasnevate tõendite kokkuvõtte ning teeb iga juhtumi kohta soovituse, kas eetikakomisjon peaks algatama kuulamise. Hindaja aruanded sisaldavad ka kokkuvõtet kõigist rikkumiskahtlustustest, mis jäeti läbi vaatamata ebapiisavate tõendite või kaebuse esitaja vastamata jätmise tõttu.</text:p>
      <text:p text:style-name="P108"><text:span text:style-name="T109">B. ESAÜ Eetikakomisjoni moodustamine ja töökorraldus<text:s/></text:span></text:p>
      <text:p text:style-name="P110">Peamine organ, kelle ülesandeks on ESAÜ distsiplinaar- ja järelevalveraamistiku rakendamine, on ESAÜ eetikakomisjon.</text:p>
      <text:p text:style-name="P111">1. Koosseis ja kvalifikatsioon</text:p>
      <text:p text:style-name="P112">Eetikakomisjon koosneb<text:s/>kolmest<text:s/>ESAÜ liikmest, kes nimetatakse ametisse organisatsiooni tavapärase vabatahtlike komisjonide<text:s/>valikuprotsessi kaudu. Komisjon peab esindama erinevaid kutseala<text:s/>(era- ja avalik sektor)<text:s/>valdkondi. Liikmete ametiaeg on<text:s/>neli<text:s/>aastat ning ükski nimetatud liige ei või komitees teenida kokku üle<text:s/>12<text:s/>aasta<text:s/>(kolm ametiaega).</text:p>
      <text:p text:style-name="P113"><text:span text:style-name="T114">ESAÜ esmane hindaja osaleb komitees hääleõiguseta<text:s/></text:span><text:span text:style-name="T115">ex officio</text:span><text:span text:style-name="T116"><text:s/>liikmena. Eetikakomisjon valib oma liikmete seast esimehe ja sekretäri ning ettenägematud vabad kohad täidab<text:s/></text:span><text:span text:style-name="T117">ESAÜ</text:span><text:span text:style-name="T118"><text:s/>juhatuse esimees, konsulteerides<text:s/></text:span><text:span text:style-name="T119">eelnevalt<text:s/></text:span><text:span text:style-name="T120">juhatusega.<text:s/></text:span></text:p>
      <text:p text:style-name="P121">2. Reeglid ja menetlused</text:p>
      <text:p text:style-name="P122">Oma esimesel koosolekul hääletab eetikakomisjon reeglite ja menetluste kogumi üle, mis reguleerivad komisjoni tegevust. Seejärel hääletab ESAÜ juhatus selle üle, kas komitee reeglid ja menetlused heaks kiita.</text:p>
      <text:p text:style-name="P123">Kõik hilisemad muudatused komitee kirjalikes reeglites ja menetlustes peavad saama juhatuse heakskiidu.</text:p>
      <text:p text:style-name="P124">Reeglid ja menetlused tehakse avalikult kättesaadavaks ESAÜ veebilehel.</text:p>
      <text:p text:style-name="P125">3. Töökeel</text:p>
      <text:p text:style-name="P126"><text:span text:style-name="T127">Eetikakomisjoni arutelud ja kuulamised viiakse läbi eesti keeles. Vajaduse korral võib komitee tõendite läbivaatamiseks kaasata tõlke.</text:span></text:p>
      <text:p text:style-name="P128">4. Eetikakomisjoni ülesanded</text:p>
      <text:p text:style-name="P129">Eetikakomisjonil on järgmised ülesanded:</text:p>
      <text:p text:style-name="P130"><text:span text:style-name="T131">a.<text:s/></text:span><text:span text:style-name="T132">Kaebuste läbivaatamine:</text:span><text:span text:style-name="T133"><text:s/>vastu võtta ja läbi vaadata ESAÜ esmase hindaja edastatud kaebused, milles väidetakse liikmete väärkäitumist, ning otsustada, kas on vajalik edasine uurimine.</text:span></text:p>
      <text:p text:style-name="P134"><text:span text:style-name="T135">b.<text:s/></text:span><text:span text:style-name="T136">Asjaolude väljaselgitamine:</text:span><text:span text:style-name="T137"><text:s/>koguda ja läbi vaadata kaebusega seotud tõendeid ja teavet viies läbi intervjuusid, vaadates läbi dokumente ning kasutada muid meetodeid.</text:span></text:p>
      <text:p text:style-name="P138"><text:span text:style-name="T139">c.<text:s/></text:span><text:span text:style-name="T140">Kuulamiste läbiviimine:</text:span><text:span text:style-name="T141"><text:s/>luua võimalus kaebuse esitajale ja vastajale oma seisukohtade esitamiseks, tunnistajate ütluste ärakuulamiseks ning süüdistustele vastamiseks. Juhtudel, kus kaebuse esitaja anonüümsuse või konfidentsiaalsuse tagamine on vajalik, võib kuulamine toimuda ilma selle isiku osaluseta.</text:span></text:p>
      <text:p text:style-name="P142"><text:span text:style-name="T143">d.<text:s/></text:span><text:span text:style-name="T144">Rikkumiste tuvastamine:</text:span><text:span text:style-name="T145"><text:s/>analüüsida kogutud tõendeid, et otsustada, kas distsiplinaar- ja järelevalveraamistikku on rikutud.</text:span></text:p>
      <text:p text:style-name="P146"><text:span text:style-name="T147">e.<text:s/></text:span><text:span text:style-name="T148">Karistuste määramine:</text:span><text:span text:style-name="T149"><text:s/>otsustada sobiva distsiplinaarmeetme üle, lähtudes rikkumise raskusest ja võimalikest leevendavatest asjaoludest.</text:span></text:p>
      <text:p text:style-name="P150"><text:span text:style-name="T151">f.<text:s/></text:span><text:span text:style-name="T152">Konfidentsiaalsuse tagamine:</text:span><text:span text:style-name="T153"><text:s/>hoida menetlus konfidentsiaalsena ja tagada kõigi menetlusega seotud isikute privaatsus kogu distsiplinaarmenetluse vältel.</text:span></text:p>
      <text:p text:style-name="P154"><text:span text:style-name="T155">g.<text:s/></text:span><text:span text:style-name="T156">Õigluse tagamine:</text:span><text:span text:style-name="T157"><text:s/>järgida kehtestatud protseduurireegleid ja tagada süüdistatavale nõuetekohane menetlus kogu uurimise ja kuulamise vältel.</text:span></text:p>
      <text:p text:style-name="P158"><text:span text:style-name="T159">h.<text:s/></text:span><text:span text:style-name="T160">Menetluse dokumenteerimine:</text:span><text:span text:style-name="T161"><text:s/>pidada üksikasjalikku arvestust kõigi kaebuste, uurimiste, kuulamiste ja eetikakomisjoni tehtud otsuste kohta.<text:s/></text:span></text:p>
      <text:p text:style-name="P162">5. Koosolekute sagedus</text:p>
      <text:p text:style-name="P163">Eetikakomisjon koguneb<text:s/>vastavalt vajadusele, garanteerides juhtumi lahendamise vastavalt etteantud tähtaegadele, et arutada pooleliolevaid juhtumeid, korraldada kuulamisi ning teha otsuseid menetluses olevate juhtumite kohta. Komisjoni esimees võib kutsuda kokku erakorralise või kiireloomulise koosoleku ka plaaniliste koosolekute vahelisel ajal, kui viivitus võiks põhjustada põhjendamatult kahjulikke tagajärgi ESAÜle või süüdistatavale.</text:p>
      <text:p text:style-name="P164">Koosolekud toimuvad telekonverentsi või muu virtuaalse vormi kaudu, kui kuulamises osalejatele saadetud teates ei ole märgitud teisiti.</text:p>
      <text:p text:style-name="P165">6. Eetikakomisjoni otsused</text:p>
      <text:p text:style-name="P166">Kõik eetikakomisjoni otsused tehakse komisjoni lihthäälteenamusega, kui kohal on otsustusvõimeline koosseis (kvoorum).</text:p>
      <text:p text:style-name="P167">Distsiplinaar- ja järelevalvemenetluse objektiks olev liige saab otsuse ning võimalikud määratud karistused 20 tööpäeva jooksul pärast kuulamist või — juhul kui kuulamist ei toimu — 20 tööpäeva jooksul pärast seda, kui komisjon on otsuse teinud. Süüdistatavale liikmele edastatakse otsus tema registris olevale e-posti aadressile, välja arvatud juhul, kui liige on selgesõnaliselt taotlenud otsuse edastamist mõnel muul viisil.</text:p>
      <text:p text:style-name="P168">7. Eetikakomisjoni kokkuvõtted ja aruanded</text:p>
      <text:p text:style-name="P169">Komisjoni<text:s/>protokollija<text:s/>koostab koostöös ESAÜ tugipersonali või vabatahtlikega:</text:p>
      <text:list text:style-name="LFO2" text:continue-numbering="true">
        <text:list-item>
          <text:p text:style-name="P170">iga koosoleku kohta kokkuvõtte 10 päeva jooksul pärast koosoleku lõppu ning</text:p>
        </text:list-item>
        <text:list-item>
          <text:p text:style-name="P171">iga lahendatud juhtumi kohta aruande, milles kirjeldatakse esitatud süüdistusi, tehakse kokkuvõte tõenditest ja menetluse käigust ning esitatakse asjaolud, mille alusel tehti otsus süü olemasolu kohta (kui see tuvastati), samuti määratud sanktsioon (kui see määrati).</text:p>
        </text:list-item>
      </text:list>
      <text:p text:style-name="P172">Koosolekute kokkuvõtted ja juhtumite aruanded edastatakse kõigile eetikakomisjoni liikmetele ning nende koopiad säilitatakse vastavalt X jaotises sätestatule.</text:p>
      <text:p text:style-name="P173"/>
      <text:p text:style-name="P174">C. Liikmesuse lõpetamine menetluse ajal</text:p>
      <text:p text:style-name="P175">Liikmetel, kellele on teatatud võimalikest rikkumiskahtlustustest või kellel on muul põhjusel alust arvata, et nende tegevuse suhtes võidakse algatada uurimine, ei ole lubatud liikmelisust lõpetada. Sellistes tingimustes esitatud tagasiastumisavaldus loetakse ESAÜ poolt kehtetuks kuni kõigi asjakohaste distsiplinaar- ja järelevalvemenetluste, sealhulgas võimalike edasikaebamiste, lõppemiseni.</text:p>
      <text:p text:style-name="P176"><text:span text:style-name="T177">D. Edasikaebamise õigus</text:span></text:p>
      <text:p text:style-name="P178">Nagu on sätestatud jaotises IV-J, võib liige, kelle eetikakomisjon on tunnistanud süüdi, esitada kaebuse sellise otsuse ja sellega kaasnevate karistuste peale organisatsiooni juhatusele 60 tööpäeva jooksul pärast kuulamise lõppemist. Kaebus tuleb esitada kirjalikult ESAÜ tegevjuhi kaudu.</text:p>
      <text:p text:style-name="P179">VI<text:s/>KARISTUSED</text:p>
      <text:p text:style-name="P180">Liikmete suhtes, kelle puhul on tuvastatud käesoleva raamistikuga vastuolus olev tegevus, võib kohaldada ühte või mitut järgmistest karistustest:</text:p>
      <text:p text:style-name="P181">A. Hoiatus või noomitus;<text:s/></text:p>
      <text:p text:style-name="P182">B. Suunamine kohustuslikule täiendkoolitusele liikme kulul; <text:s/></text:p>
      <text:p text:style-name="P183">C. Keeld või ajutine keeld osaleda ühe või mitme IIA sertifikaadi eksamil, vastavalt IIA otsusele;<text:s/></text:p>
      <text:p text:style-name="P184">D. IIA sertifikaatide ja/või tunnistuste peatamine või tühistamine, vastavalt IIA otsusele;<text:s/></text:p>
      <text:p text:style-name="P185">E. IIA ja/või ESAÜ liikmelisuse peatamine või lõpetamine;<text:s/></text:p>
      <text:p text:style-name="P186">F. Juhtumi suunamine IIA-le või mõnele teisele riiklikule instituudile edasiseks distsiplinaarseks läbivaatamiseks, koos võimaliku soovituse või taotlusega peatada või lõpetada isiku liikmesus;<text:s/></text:p>
      <text:p text:style-name="P187">G. Tähtajaline või tähtajatu keeld osaleda ESAÜ vabatahtlikes komisjonides;<text:s/></text:p>
      <text:p text:style-name="P188">H. Tähtajaline või tähtajatu keeld osaleda tegevustes või üritustel, mida korraldab ESAÜ.</text:p>
      <text:p text:style-name="P189">I. Keeld või ajutine keeld osaleda ESAÜ konverentsidel ja üritustel või IIA<text:s/><text:s/>või ECIIA<text:s/>otsusel keeld või ajutine keeld osaleda IIA<text:s/>või ECIIA<text:s/>konverentsidel või üritustel.</text:p>
      <text:p text:style-name="P190">J. ESAÜ auhindade ja/või muude tunnustuste tühistamine või IIA otsusel IIA auhindade ja/või muude tunnustuste tühistamine.</text:p>
      <text:p text:style-name="P191">Võimaliku seaduserikkumise kahtluse korral<text:s/>on<text:s/>ESAÜ või IIA<text:s/>kohustatud<text:s/>juhtumi<text:s/>asjaolud edastada<text:s/><text:s/>õiguskaitseorganitele.</text:p>
      <text:p text:style-name="P192">Taotlus liikmelisuse peatamise lõpetamiseks tuleb esitada V-D<text:s/>jaotises viidatud edasikaebamise menetluse kaudu.</text:p>
      <text:p text:style-name="P193"><text:span text:style-name="T194">VII TEABE JAGAMINE KOLMANDATE OSAPOOLTEGA</text:span></text:p>
      <text:p text:style-name="P195">ESAÜ võib oma äranägemisel jagada oma distsiplinaar- ja järelevalvetegevusega seotud teavet, sealhulgas tõendeid, kolmandate osapooltega — näiteks tööandjate, riigiasutuste, õiguskaitseorganite ja meediaga — kehtivate õigusaktide piirides. Lisaks võib ta jagada rikkumiskahtlustusi, tõendeid, kuulamiste märkmeid ja järeldusi IIA ja teiste riiklike instituutidega, et aidata neil instituutidel läbi viia oma distsiplinaarmenetlusi.</text:p>
      <text:p text:style-name="P196">ESAÜ ei jaga oma distsiplinaar- ja järelevalvemenetluste ning otsuste kohta teavet avalikkusele. Küll aga avaldab organisatsioon kord kvartalis anonümiseeritud kokkuvõtte oma distsiplinaar- ja järelevalvekaebustest, järelevalvetegevustest ja tehtud otsustest.</text:p>
      <text:p text:style-name="P197">Isikutel, kes soovivad saada täpsemat teavet distsiplinaar- ja järelevalvetegevuse kohta, soovitatakse alustada ESAÜ, IIA ja/või teiste riiklike instituutide avalike<text:s/>- registrite kontrollimisest.<text:s/></text:p>
      <text:p text:style-name="P198">Täiendavad päringud konkreetsete kuulamiste kohta tuleb saata<text:s/>ESAÜ tegevjuhile. ESAÜ tegevjuht vaatab sellised päringud läbi kooskõlas asjakohaste privaatsus- ja muude õigusaktidega ning vastab vastavalt eetikakomisjoni kehtestatud põhimõtetele.</text:p>
      <text:p text:style-name="P199"><text:span text:style-name="T200">VIII ESAÜ LIIKMETE JA IIA SERTIFIKAADIOMANIKE AVALIKUD REGISTRID</text:span></text:p>
      <text:p text:style-name="P201">ESAÜ loob ja haldab oma veebilehe kaudu avalikku registrit kõigist liikmetest. Registris esitatakse liikmete nimed ja nende<text:s/>ESAÜ<text:s/>liikmenumbrid ning seda ajakohastatakse vähemalt kord kuus.</text:p>
      <text:p text:style-name="P202">Nagu käesolevas raamistikus varem märgitud, on IIA ülemaailmne föderatsioon; seetõttu saadakse IIA liikmelisus mõnikord riikliku instituudi kaudu ja mõnikord otse ülemaailmse organisatsiooni kaudu. Sellest tulenevalt sisaldab ESAÜ avalik register ka viiteid</text:p>
      <text:list text:style-name="LFO3" text:continue-numbering="true">
        <text:list-item>
          <text:p text:style-name="P203">IIA avalikule registrile ning</text:p>
        </text:list-item>
        <text:list-item>
          <text:p text:style-name="P204">teiste riiklike instituutide avalikele registritele, kui vastav riiklik instituut on sellise registri loonud.</text:p>
        </text:list-item>
      </text:list>
      <text:p text:style-name="P205"><text:span text:style-name="T206">IIA on võtnud kohustuse avaldada oma veebilehel avaliku registri kõigist isikutest, kes omavad kehtivalt ja heas seisus järgmisi kutsetunnistusi:<text:s/></text:span><text:span text:style-name="T207">Internal Audit Practitioner</text:span><text:span text:style-name="T208"><text:s/>(IAP),<text:s/></text:span><text:span text:style-name="T209">Certified Internal Auditor</text:span><text:span text:style-name="T210"><text:s/>(CIA) ja<text:s/></text:span><text:span text:style-name="T211">Certification in Risk Management Assurance</text:span><text:span text:style-name="T212"><text:s/>(CRMA).<text:s/></text:span><text:span text:style-name="T213">ESAÜ</text:span><text:span text:style-name="T214"><text:s/>võib oma äranägemisel lisada registrisse ka muid IIA kutsetunnistusi. Registris esitatakse isikute nimed ja nende sertifikaadinumbrid ning seda ajakohastatakse vähemalt kord kuus.</text:span></text:p>
      <text:p text:style-name="P215">Need registrid (ESAÜ ja IIA omad) on loodud läbipaistvuse suurendamiseks ning selleks, et sidusrühmadel oleks juurdepääs asjakohasele teabele IIA liikmete ja nende kvalifikatsioonide kohta. Kuigi need registrid ei sisalda konkreetset teavet eetikakomisjoni kuulamiste ja otsuste kohta, võimaldavad need sidusrühmadel (tööandjatel, kolleegidel, riigiasutuste esindajatel ja meedial) kontrollida, kas isik on aktiivne liige ning kas tal on teatud sertifikaadid. Avalikud registrid aitavad vähendada riski, et isikud esitavad end ekslikult organisatsiooni liikmena ja/või väidavad endal olevat sertifikaadi, mida nad ei ole omandanud või mida nad ei ole kehtivana hoidnud.</text:p>
      <text:p text:style-name="P216">Kui konkreetse isiku kohta on vaja lisateavet näiteks tööhõive, riiklike nõuete täitmise või muude põhjendatud eesmärkide jaoks, tuleks — nagu on märgitud VII jaotises — pöörduda ESAÜ tegevjuhi poole aadressil [info@siseaudit.ee].</text:p>
      <text:p text:style-name="P217"><text:span text:style-name="T218">IX TÖÖTAJATE JA VABATAHTLIKE KAHJU HÜVITAMINE</text:span></text:p>
      <text:p text:style-name="P219">ESAÜ tunnistab oma kohustust kaitsta oma töötajaid ja vabatahtlikke käesoleva distsiplinaar- ja järelevalveraamistiku rakendamise käigus. Seetõttu hüvitab ESAÜ ning vabastab vastutusest kõik töötajad ja vabatahtlikud, kes täidavad käesoleva raamistikuga seotud ülesandeid heas usus, mis tahes nõuete, hagide, kahjude või kulude eest, mis võidakse nende vastu määrata tsiviilkohtumenetluse või muu menetluse tulemusena.</text:p>
      <text:p text:style-name="P220"><text:span text:style-name="T221">X DOKUMENTIDE SÄILITAMINE</text:span></text:p>
      <text:p text:style-name="P222">ESAÜ säilitab kõigi rikkumiskahtlustuste, kuulamiste, otsuste ja edasikaebamistega seotud materjalide dokumente vähemalt seitse aastat, kui seadusest ei tulene teisiti.</text:p>
      <text:p text:style-name="P223"><text:span text:style-name="T224">XI SIDUSRÜHMADE TAGASISIDE JA RAAMISTIKU AJAKOHASTAMINE</text:span></text:p>
      <text:p text:style-name="P225"><text:span text:style-name="T226">Käesolev raamistik töötati<text:s/></text:span><text:span text:style-name="T227">välja<text:s/></text:span><text:span text:style-name="T228">ESAÜ juhatuse poolt</text:span><text:span text:style-name="T229">. Seejärel võimaldati ESAÜ liikmetel kommenteerida [SISESTA ARV] nädalat ajavahemikus [KUUPÄEV] kuni [KUUPÄEV].</text:span></text:p>
      <text:p text:style-name="P230"><text:span text:style-name="T231">Lisaks raamistikule antud läbivaatamisele ja lõplikule heakskiidule ESAÜ juhatuse poolt [KUUPÄEV], korraldas ESAÜ ajavahemikul [AJAPERIOOD], [AASTA] jooksul ka arutelusessioone IIA [RIIK] [SISSESTA ASJAKOHASED KOMITEED VÕI VÄLISED SIDUSRÜHMAD] osalusel.</text:span></text:p>
      <text:p text:style-name="P232"><text:span text:style-name="T233">Kokku sai ESAÜ [SISSESTA ARV] kommentaarikirja, mis sisaldasid kokku [SISSESTA ARV] ettepanekut raamistikku täiustada. Iga ettepanek vaadati hoolikalt läbi enne, kui raamistik esitati lõplikul kujul juhatusele.</text:span></text:p>
      <text:p text:style-name="P234">Käesolev raamistik jääb liikmete suhtes kehtima seni, kuni juhatus otsustab selle tühistada, asendada või muuta. ESAÜ pühendumuse osana oma liikmeskonna erinevate seisukohtade ärakuulamisele kohaldatakse kõigi juhatusele esitatud ja juhatuse poolt heaks kiidetud muudatusettepanekute puhul vähemalt 8-nädalast sidusrühmade kommentaariperioodi.</text:p>
      <text:p text:style-name="P235"/>
      <text:p text:style-name="P236"/>
      <text:p text:style-name="P2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4916in"/>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t" fo:country="EE" style:language-asian="en" style:country-asian="US" style:language-complex="ar" style:country-complex="SA" style:text-combine="none" fo:hyphenate="true"/>
    </style:default-style>
    <style:style style:name="Pealkiri1" style:display-name="Pealkiri 1" style:family="paragraph" style:parent-style-name="Normaallaad" style:next-style-name="Normaallaad"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Pealkiri2" style:display-name="Pealkiri 2" style:family="paragraph" style:parent-style-name="Normaallaad" style:next-style-name="Normaallaad"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Pealkiri3" style:display-name="Pealkiri 3" style:family="paragraph" style:parent-style-name="Normaallaad" style:next-style-name="Normaallaad"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Pealkiri4" style:display-name="Pealkiri 4" style:family="paragraph" style:parent-style-name="Normaallaad" style:next-style-name="Normaallaad"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Pealkiri5" style:display-name="Pealkiri 5" style:family="paragraph" style:parent-style-name="Normaallaad" style:next-style-name="Normaallaad"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Pealkiri6" style:display-name="Pealkiri 6" style:family="paragraph" style:parent-style-name="Normaallaad" style:next-style-name="Normaallaad"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Pealkiri7" style:display-name="Pealkiri 7" style:family="paragraph" style:parent-style-name="Normaallaad" style:next-style-name="Normaallaad"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Pealkiri8" style:display-name="Pealkiri 8" style:family="paragraph" style:parent-style-name="Normaallaad" style:next-style-name="Normaallaad"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Pealkiri9" style:display-name="Pealkiri 9" style:family="paragraph" style:parent-style-name="Normaallaad" style:next-style-name="Normaallaad" style:default-outline-level="9">
      <style:paragraph-properties fo:keep-with-next="always" fo:keep-together="always" fo:margin-bottom="0in"/>
      <style:text-properties style:font-name-asian="Yu Gothic Light" style:font-name-complex="Times New Roman" fo:color="#272727" fo:hyphenate="false"/>
    </style:style>
    <style:style style:name="Normaallaad" style:display-name="Normaallaad" style:family="paragraph">
      <style:text-properties fo:hyphenate="false"/>
    </style:style>
    <style:style style:name="Lõiguvaikefont" style:display-name="Lõigu vaikefont" style:family="text"/>
    <style:style style:name="Pealkiri1Märk" style:display-name="Pealkiri 1 Märk" style:family="text" style:parent-style-name="Lõiguvaikefont">
      <style:text-properties style:font-name="Aptos Display" style:font-name-asian="Yu Gothic Light" style:font-name-complex="Times New Roman" fo:color="#0F4761" fo:font-size="20pt" style:font-size-asian="20pt" style:font-size-complex="20pt"/>
    </style:style>
    <style:style style:name="Pealkiri2Märk" style:display-name="Pealkiri 2 Märk" style:family="text" style:parent-style-name="Lõiguvaikefont">
      <style:text-properties style:font-name="Aptos Display" style:font-name-asian="Yu Gothic Light" style:font-name-complex="Times New Roman" fo:color="#0F4761" fo:font-size="16pt" style:font-size-asian="16pt" style:font-size-complex="16pt"/>
    </style:style>
    <style:style style:name="Pealkiri3Märk" style:display-name="Pealkiri 3 Märk" style:family="text" style:parent-style-name="Lõiguvaikefont">
      <style:text-properties style:font-name-asian="Yu Gothic Light" style:font-name-complex="Times New Roman" fo:color="#0F4761" fo:font-size="14pt" style:font-size-asian="14pt" style:font-size-complex="14pt"/>
    </style:style>
    <style:style style:name="Pealkiri4Märk" style:display-name="Pealkiri 4 Märk" style:family="text" style:parent-style-name="Lõiguvaikefont">
      <style:text-properties style:font-name-asian="Yu Gothic Light" style:font-name-complex="Times New Roman" fo:font-style="italic" style:font-style-asian="italic" style:font-style-complex="italic" fo:color="#0F4761"/>
    </style:style>
    <style:style style:name="Pealkiri5Märk" style:display-name="Pealkiri 5 Märk" style:family="text" style:parent-style-name="Lõiguvaikefont">
      <style:text-properties style:font-name-asian="Yu Gothic Light" style:font-name-complex="Times New Roman" fo:color="#0F4761"/>
    </style:style>
    <style:style style:name="Pealkiri6Märk" style:display-name="Pealkiri 6 Märk" style:family="text" style:parent-style-name="Lõiguvaikefont">
      <style:text-properties style:font-name-asian="Yu Gothic Light" style:font-name-complex="Times New Roman" fo:font-style="italic" style:font-style-asian="italic" style:font-style-complex="italic" fo:color="#595959"/>
    </style:style>
    <style:style style:name="Pealkiri7Märk" style:display-name="Pealkiri 7 Märk" style:family="text" style:parent-style-name="Lõiguvaikefont">
      <style:text-properties style:font-name-asian="Yu Gothic Light" style:font-name-complex="Times New Roman" fo:color="#595959"/>
    </style:style>
    <style:style style:name="Pealkiri8Märk" style:display-name="Pealkiri 8 Märk" style:family="text" style:parent-style-name="Lõiguvaikefont">
      <style:text-properties style:font-name-asian="Yu Gothic Light" style:font-name-complex="Times New Roman" fo:font-style="italic" style:font-style-asian="italic" style:font-style-complex="italic" fo:color="#272727"/>
    </style:style>
    <style:style style:name="Pealkiri9Märk" style:display-name="Pealkiri 9 Märk" style:family="text" style:parent-style-name="Lõiguvaikefont">
      <style:text-properties style:font-name-asian="Yu Gothic Light" style:font-name-complex="Times New Roman" fo:color="#272727"/>
    </style:style>
    <style:style style:name="Pealkiri" style:display-name="Pealkiri" style:family="paragraph" style:parent-style-name="Normaallaad" style:next-style-name="Normaallaad">
      <style:paragraph-properties fo:margin-bottom="0.0555in" fo:line-height="100%"/>
      <style:text-properties style:font-name="Aptos Display" style:font-name-asian="Yu Gothic Light" style:font-name-complex="Times New Roman" fo:letter-spacing="-0.0069in" style:letter-kerning="true" fo:font-size="28pt" style:font-size-asian="28pt" style:font-size-complex="28pt" fo:hyphenate="false"/>
    </style:style>
    <style:style style:name="PealkiriMärk" style:display-name="Pealkiri Märk" style:family="text" style:parent-style-name="Lõiguvaikefont">
      <style:text-properties style:font-name="Aptos Display" style:font-name-asian="Yu Gothic Light" style:font-name-complex="Times New Roman" fo:letter-spacing="-0.0069in" style:letter-kerning="true" fo:font-size="28pt" style:font-size-asian="28pt" style:font-size-complex="28pt"/>
    </style:style>
    <style:style style:name="Alapealkiri" style:display-name="Alapealkiri" style:family="paragraph" style:parent-style-name="Normaallaad" style:next-style-name="Normaallaad">
      <style:text-properties style:font-name-asian="Yu Gothic Light" style:font-name-complex="Times New Roman" fo:color="#595959" fo:letter-spacing="0.0104in" fo:font-size="14pt" style:font-size-asian="14pt" style:font-size-complex="14pt" fo:hyphenate="false"/>
    </style:style>
    <style:style style:name="AlapealkiriMärk" style:display-name="Alapealkiri Märk" style:family="text" style:parent-style-name="Lõiguvaikefont">
      <style:text-properties style:font-name-asian="Yu Gothic Light" style:font-name-complex="Times New Roman" fo:color="#595959" fo:letter-spacing="0.0104in" fo:font-size="14pt" style:font-size-asian="14pt" style:font-size-complex="14pt"/>
    </style:style>
    <style:style style:name="Tsitaat" style:display-name="Tsitaat" style:family="paragraph" style:parent-style-name="Normaallaad" style:next-style-name="Normaallaad">
      <style:paragraph-properties fo:text-align="center" fo:margin-top="0.1111in"/>
      <style:text-properties fo:font-style="italic" style:font-style-asian="italic" style:font-style-complex="italic" fo:color="#404040" fo:hyphenate="false"/>
    </style:style>
    <style:style style:name="TsitaatMärk" style:display-name="Tsitaat Märk" style:family="text" style:parent-style-name="Lõiguvaikefont">
      <style:text-properties fo:font-style="italic" style:font-style-asian="italic" style:font-style-complex="italic" fo:color="#404040"/>
    </style:style>
    <style:style style:name="Loendilõik" style:display-name="Loendi lõik" style:family="paragraph" style:parent-style-name="Normaallaad">
      <style:paragraph-properties fo:margin-left="0.5in">
        <style:tab-stops/>
      </style:paragraph-properties>
      <style:text-properties fo:hyphenate="false"/>
    </style:style>
    <style:style style:name="Selgeltmärgatavrõhutus" style:display-name="Selgelt märgatav rõhutus" style:family="text" style:parent-style-name="Lõiguvaikefont">
      <style:text-properties fo:font-style="italic" style:font-style-asian="italic" style:font-style-complex="italic" fo:color="#0F4761"/>
    </style:style>
    <style:style style:name="Selgeltmärgatavtsitaat" style:display-name="Selgelt märgatav tsitaat" style:family="paragraph" style:parent-style-name="Normaallaad" style:next-style-name="Normaallaa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SelgeltmärgatavtsitaatMärk" style:display-name="Selgelt märgatav tsitaat Märk" style:family="text" style:parent-style-name="Lõiguvaikefont">
      <style:text-properties fo:font-style="italic" style:font-style-asian="italic" style:font-style-complex="italic" fo:color="#0F4761"/>
    </style:style>
    <style:style style:name="Selgeltmärgatavviide" style:display-name="Selgelt märgatav viide" style:family="text" style:parent-style-name="Lõiguvaikefont">
      <style:text-properties fo:font-weight="bold" style:font-weight-asian="bold" style:font-weight-complex="bold" fo:font-variant="small-caps" fo:color="#0F4761" fo:letter-spacing="0.0034in"/>
    </style:style>
    <style:style style:name="Kommentaariviide" style:display-name="Kommentaari viide" style:family="text" style:parent-style-name="Lõiguvaikefont">
      <style:text-properties fo:font-size="8pt" style:font-size-asian="8pt" style:font-size-complex="8pt"/>
    </style:style>
    <style:style style:name="Kommentaaritekst" style:display-name="Kommentaari tekst" style:family="paragraph" style:parent-style-name="Normaallaad">
      <style:paragraph-properties fo:line-height="100%"/>
      <style:text-properties fo:font-size="10pt" style:font-size-asian="10pt" style:font-size-complex="10pt" fo:hyphenate="false"/>
    </style:style>
    <style:style style:name="KommentaaritekstMärk" style:display-name="Kommentaari tekst Märk" style:family="text" style:parent-style-name="Lõiguvaikefont">
      <style:text-properties fo:font-size="10pt" style:font-size-asian="10pt" style:font-size-complex="10pt"/>
    </style:style>
    <style:style style:name="Kommentaariteema" style:display-name="Kommentaari teema" style:family="paragraph" style:parent-style-name="Kommentaaritekst" style:next-style-name="Kommentaaritekst">
      <style:text-properties fo:font-weight="bold" style:font-weight-asian="bold" style:font-weight-complex="bold" fo:hyphenate="false"/>
    </style:style>
    <style:style style:name="KommentaariteemaMärk" style:display-name="Kommentaari teema Märk" style:family="text" style:parent-style-name="KommentaaritekstMärk">
      <style:text-properties fo:font-weight="bold" style:font-weight-asian="bold" style:font-weight-complex="bold" fo:font-size="10pt" style:font-size-asian="10pt" style:font-size-complex="10pt"/>
    </style:style>
    <style:style style:name="Redaktsioon" style:display-name="Redaktsioon" style:family="paragraph">
      <style:paragraph-properties fo:margin-bottom="0in" fo:line-height="10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text:list-style style:name="LFO5">
      <text:list-level-style-number text:level="1"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2"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3"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4"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5"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6"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7"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8"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level-style-number text:level="9" style:num-suffix="." style:num-format="A" style:num-letter-sync="true">
        <style:list-level-properties text:space-before="0.4583in" text:min-label-width="0.25in" text:list-level-position-and-space-mode="label-alignment">
          <style:list-level-label-alignment text:label-followed-by="listtab" fo:margin-left="0.7083in" fo:text-indent="-0.25in"/>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Gert Schultz - RAM</meta:initial-creator>
    <dc:creator>Külaliskasutaja</dc:creator>
    <meta:creation-date>2026-08-24T05:05:00Z</meta:creation-date>
    <dc:date>2026-08-24T05:05:00Z</dc:date>
    <meta:template xlink:href="Normal.dotm" xlink:type="simple"/>
    <meta:editing-cycles>25</meta:editing-cycles>
    <meta:editing-duration>PT0S</meta:editing-duration>
    <meta:user-defined meta:name="MSIP_Label_defa4170-0d19-0005-0004-bc88714345d2_Enabled">true</meta:user-defined>
    <meta:user-defined meta:name="MSIP_Label_defa4170-0d19-0005-0004-bc88714345d2_SetDate">2026-03-26T08:45:28Z</meta:user-defined>
    <meta:user-defined meta:name="MSIP_Label_defa4170-0d19-0005-0004-bc88714345d2_Method">Standard</meta:user-defined>
    <meta:user-defined meta:name="MSIP_Label_defa4170-0d19-0005-0004-bc88714345d2_Name">defa4170-0d19-0005-0004-bc88714345d2</meta:user-defined>
    <meta:user-defined meta:name="MSIP_Label_defa4170-0d19-0005-0004-bc88714345d2_SiteId">8fe098d2-428d-4bd4-9803-7195fe96f0e2</meta:user-defined>
    <meta:user-defined meta:name="MSIP_Label_defa4170-0d19-0005-0004-bc88714345d2_ActionId">91cdbabc-6933-44df-911e-e4d85eddcb2f</meta:user-defined>
    <meta:user-defined meta:name="MSIP_Label_defa4170-0d19-0005-0004-bc88714345d2_ContentBits">0</meta:user-defined>
    <meta:user-defined meta:name="MSIP_Label_defa4170-0d19-0005-0004-bc88714345d2_Tag">10, 3, 0, 1</meta:user-defined>
    <meta:user-defined meta:name="MSIP_Label_c1700bd3-ec36-4d7a-85de-98fe1183b709_Enabled">true</meta:user-defined>
    <meta:user-defined meta:name="MSIP_Label_c1700bd3-ec36-4d7a-85de-98fe1183b709_SetDate">2026-04-15T07:19:20Z</meta:user-defined>
    <meta:user-defined meta:name="MSIP_Label_c1700bd3-ec36-4d7a-85de-98fe1183b709_Method">Privileged</meta:user-defined>
    <meta:user-defined meta:name="MSIP_Label_c1700bd3-ec36-4d7a-85de-98fe1183b709_Name">Public</meta:user-defined>
    <meta:user-defined meta:name="MSIP_Label_c1700bd3-ec36-4d7a-85de-98fe1183b709_SiteId">5bdfb231-1958-42c0-8a9b-0cda186703b2</meta:user-defined>
    <meta:user-defined meta:name="MSIP_Label_c1700bd3-ec36-4d7a-85de-98fe1183b709_ActionId">d49d7f98-3368-4020-a0d8-cf9412e975ed</meta:user-defined>
    <meta:user-defined meta:name="MSIP_Label_c1700bd3-ec36-4d7a-85de-98fe1183b709_ContentBits">0</meta:user-defined>
    <meta:user-defined meta:name="MSIP_Label_c1700bd3-ec36-4d7a-85de-98fe1183b709_Tag">10, 0, 1, 1</meta:user-defined>
    <meta:user-defined meta:name="MSIP_Label_8cbe7764-b9ce-4c4d-95f5-9a7e7bcac646_Enabled">true</meta:user-defined>
    <meta:user-defined meta:name="MSIP_Label_8cbe7764-b9ce-4c4d-95f5-9a7e7bcac646_SetDate">2026-08-10T16:19:44Z</meta:user-defined>
    <meta:user-defined meta:name="MSIP_Label_8cbe7764-b9ce-4c4d-95f5-9a7e7bcac646_Method">Standard</meta:user-defined>
    <meta:user-defined meta:name="MSIP_Label_8cbe7764-b9ce-4c4d-95f5-9a7e7bcac646_Name">SIM VA - sisemine kasutus</meta:user-defined>
    <meta:user-defined meta:name="MSIP_Label_8cbe7764-b9ce-4c4d-95f5-9a7e7bcac646_SiteId">7bae085e-3093-4c05-8334-7a5421e0af07</meta:user-defined>
    <meta:user-defined meta:name="MSIP_Label_8cbe7764-b9ce-4c4d-95f5-9a7e7bcac646_ActionId">0715cf86-3bff-4fdb-99ab-2d933f9bb879</meta:user-defined>
    <meta:user-defined meta:name="MSIP_Label_8cbe7764-b9ce-4c4d-95f5-9a7e7bcac646_ContentBits">0</meta:user-defined>
    <meta:user-defined meta:name="MSIP_Label_8cbe7764-b9ce-4c4d-95f5-9a7e7bcac646_Tag">10, 3, 0, 1</meta:user-defined>
    <meta:document-statistic meta:page-count="1" meta:paragraph-count="53" meta:word-count="3954" meta:character-count="26835" meta:row-count="191" meta:non-whitespace-character-count="22934"/>
  </office:meta>
</office:document-meta>
</file>